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horndale, 'Times New Roman'" svg:font-family="Thorndale, 'Times New Roman'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Arial" fo:font-size="11pt" style:font-size-asian="11pt" style:font-size-complex="11pt"/>
    </style:style>
    <style:style style:name="P2" style:parent-style-name="Standard" style:family="paragraph">
      <style:text-properties style:font-name="Arial" fo:font-style="italic" style:font-style-asian="italic" style:font-style-complex="italic" fo:font-size="11pt" style:font-size-asian="11pt" style:font-size-complex="11pt"/>
    </style:style>
    <style:style style:name="P3" style:parent-style-name="Standard" style:family="paragraph">
      <style:text-properties style:font-name="Arial" fo:font-style="italic" style:font-style-asian="italic" style:font-style-complex="italic" fo:font-size="11pt" style:font-size-asian="11pt" style:font-size-complex="11pt"/>
    </style:style>
    <style:style style:name="P4" style:parent-style-name="Standard" style:family="paragraph">
      <style:paragraph-properties fo:margin-bottom="0.0833in"/>
      <style:text-properties style:font-name="Arial" fo:font-style="italic" style:font-style-asian="italic" style:font-style-complex="italic" fo:font-size="11pt" style:font-size-asian="11pt" style:font-size-complex="11pt"/>
    </style:style>
    <style:style style:name="T5" style:parent-style-name="Domyślnaczcionkaakapitu" style:family="text">
      <style:text-properties style:font-name="Arial" fo:font-size="11pt" style:font-size-asian="11pt" style:font-size-complex="11pt"/>
    </style:style>
    <style:style style:name="T6" style:parent-style-name="Domyślnaczcionkaakapitu" style:family="text">
      <style:text-properties style:font-name="Arial" fo:font-size="11pt" style:font-size-asian="11pt" style:font-size-complex="11pt"/>
    </style:style>
    <style:style style:name="T7" style:parent-style-name="Domyślnaczcionkaakapitu" style:family="text">
      <style:text-properties style:font-name="Arial" fo:font-size="11pt" style:font-size-asian="11pt" style:font-size-complex="11pt"/>
    </style:style>
    <style:style style:name="T8" style:parent-style-name="Domyślnaczcionkaakapitu" style:family="text">
      <style:text-properties style:font-name="Arial" fo:font-size="11pt" style:font-size-asian="11pt" style:font-size-complex="11pt"/>
    </style:style>
    <style:style style:name="P9" style:parent-style-name="Standard" style:family="paragraph">
      <style:text-properties style:font-name="Arial" fo:font-size="11pt" style:font-size-asian="11pt" style:font-size-complex="11pt"/>
    </style:style>
    <style:style style:name="P10" style:parent-style-name="Textbody" style:family="paragraph">
      <style:paragraph-properties fo:text-align="center" fo:margin-bottom="0in"/>
      <style:text-properties style:font-name="Arial" fo:font-weight="bold" style:font-weight-asian="bold" fo:font-size="11pt" style:font-size-asian="11pt" style:font-size-complex="11pt"/>
    </style:style>
    <style:style style:name="P11" style:parent-style-name="Textbody" style:family="paragraph">
      <style:paragraph-properties fo:text-align="center" fo:margin-bottom="0.0833in"/>
      <style:text-properties style:font-name="Arial" fo:font-weight="bold" style:font-weight-asian="bold" fo:font-size="11pt" style:font-size-asian="11pt" style:font-size-complex="11pt"/>
    </style:style>
    <style:style style:name="P12" style:parent-style-name="Textbody" style:family="paragraph">
      <style:paragraph-properties fo:text-align="center" fo:margin-bottom="0.0833in"/>
      <style:text-properties style:font-name="Arial" fo:font-size="10pt" style:font-size-asian="10pt" style:font-size-complex="10pt"/>
    </style:style>
    <style:style style:name="P13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14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15" style:parent-style-name="Textbody" style:family="paragraph">
      <style:paragraph-properties fo:margin-bottom="0in"/>
      <style:text-properties style:font-name="Arial" fo:font-size="10pt" style:font-size-asian="10pt" style:font-size-complex="10pt"/>
    </style:style>
    <style:style style:name="P16" style:parent-style-name="Textbody" style:family="paragraph">
      <style:paragraph-properties fo:text-align="justify"/>
    </style:style>
    <style:style style:name="T17" style:parent-style-name="Domyślnaczcionkaakapitu" style:family="text">
      <style:text-properties style:font-name="Arial" fo:font-size="10pt" style:font-size-asian="10pt" style:font-size-complex="10pt"/>
    </style:style>
    <style:style style:name="T18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19" style:parent-style-name="Domyślnaczcionkaakapitu" style:family="text">
      <style:text-properties style:font-name="Arial" fo:font-size="10pt" style:font-size-asian="10pt" style:font-size-complex="10pt"/>
    </style:style>
    <style:style style:name="T20" style:parent-style-name="Domyślnaczcionkaakapitu" style:family="text">
      <style:text-properties style:font-name="Arial" fo:font-size="10pt" style:font-size-asian="10pt" style:font-size-complex="10pt"/>
    </style:style>
    <style:style style:name="T21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22" style:parent-style-name="Domyślnaczcionkaakapitu" style:family="text">
      <style:text-properties style:font-name="Arial" fo:font-size="10pt" style:font-size-asian="10pt" style:font-size-complex="10pt"/>
    </style:style>
    <style:style style:name="T23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24" style:parent-style-name="Domyślnaczcionkaakapitu" style:family="text">
      <style:text-properties style:font-name="Arial" fo:font-size="10pt" style:font-size-asian="10pt" style:font-size-complex="10pt"/>
    </style:style>
    <style:style style:name="P25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0pt" style:font-size-asian="10pt" style:font-size-complex="10pt"/>
    </style:style>
    <style:style style:name="P26" style:parent-style-name="Textbody" style:family="paragraph">
      <style:paragraph-properties fo:text-align="center"/>
      <style:text-properties style:font-name="Arial" fo:font-weight="bold" style:font-weight-asian="bold" style:font-weight-complex="bold" fo:font-size="10pt" style:font-size-asian="10pt" style:font-size-complex="10pt"/>
    </style:style>
    <style:style style:name="P27" style:parent-style-name="Textbody" style:family="paragraph">
      <style:paragraph-properties fo:text-align="justify"/>
    </style:style>
    <style:style style:name="T28" style:parent-style-name="Domyślnaczcionkaakapitu" style:family="text">
      <style:text-properties style:font-name="Arial" fo:font-size="10pt" style:font-size-asian="10pt" style:font-size-complex="10pt"/>
    </style:style>
    <style:style style:name="T29" style:parent-style-name="Domyślnaczcionkaakapitu" style:family="text">
      <style:text-properties style:font-name="Arial" fo:font-size="10pt" style:font-size-asian="10pt" style:font-size-complex="10pt"/>
    </style:style>
    <style:style style:name="T30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31" style:parent-style-name="Domyślnaczcionkaakapitu" style:family="text">
      <style:text-properties style:font-name="Arial" fo:font-size="10pt" style:font-size-asian="10pt" style:font-size-complex="10pt"/>
    </style:style>
    <style:style style:name="T32" style:parent-style-name="StrongEmphasis" style:family="text">
      <style:text-properties style:font-name="Arial" fo:font-size="10pt" style:font-size-asian="10pt" style:font-size-complex="10pt"/>
    </style:style>
    <style:style style:name="T33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P34" style:parent-style-name="Standard" style:family="paragraph">
      <style:paragraph-properties fo:text-align="justify" fo:margin-bottom="0.0986in" fo:line-height="115%"/>
    </style:style>
    <style:style style:name="T35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P36" style:parent-style-name="Textbody" style:family="paragraph">
      <style:paragraph-properties fo:text-align="justify" fo:margin-bottom="0.0986in"/>
    </style:style>
    <style:style style:name="T37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38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39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40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41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42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43" style:parent-style-name="Domyślnaczcionkaakapitu" style:family="text">
      <style:text-properties style:font-name="Arial" fo:font-size="10pt" style:font-size-asian="10pt" style:font-size-complex="10pt"/>
    </style:style>
    <style:style style:name="P44" style:parent-style-name="Textbody" style:family="paragraph">
      <style:paragraph-properties fo:text-align="justify" fo:margin-bottom="0.0833in"/>
    </style:style>
    <style:style style:name="T45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46" style:parent-style-name="Domyślnaczcionkaakapitu" style:family="text">
      <style:text-properties style:font-name="Arial" fo:font-size="10pt" style:font-size-asian="10pt" style:font-size-complex="10pt"/>
    </style:style>
    <style:style style:name="T47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48" style:parent-style-name="Domyślnaczcionkaakapitu" style:family="text">
      <style:text-properties style:font-name="Arial" fo:font-size="10pt" style:font-size-asian="10pt" style:font-size-complex="10pt"/>
    </style:style>
    <style:style style:name="T49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50" style:parent-style-name="Domyślnaczcionkaakapitu" style:family="text">
      <style:text-properties style:font-name="Arial" fo:font-size="10pt" style:font-size-asian="10pt" style:font-size-complex="10pt"/>
    </style:style>
    <style:style style:name="T51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52" style:parent-style-name="Domyślnaczcionkaakapitu" style:family="text">
      <style:text-properties style:font-name="Arial" fo:font-size="10pt" style:font-size-asian="10pt" style:font-size-complex="10pt"/>
    </style:style>
    <style:style style:name="T53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54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55" style:parent-style-name="Textbody" style:family="paragraph">
      <style:paragraph-properties fo:text-align="justify"/>
    </style:style>
    <style:style style:name="T56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57" style:parent-style-name="Domyślnaczcionkaakapitu" style:family="text">
      <style:text-properties style:font-name="Arial" fo:font-size="10pt" style:font-size-asian="10pt" style:font-size-complex="10pt"/>
    </style:style>
    <style:style style:name="T58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59" style:parent-style-name="Domyślnaczcionkaakapitu" style:family="text">
      <style:text-properties style:font-name="Arial" fo:font-size="10pt" style:font-size-asian="10pt" style:font-size-complex="10pt"/>
    </style:style>
    <style:style style:name="T60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61" style:parent-style-name="Domyślnaczcionkaakapitu" style:family="text">
      <style:text-properties style:font-name="Arial" fo:font-size="10pt" style:font-size-asian="10pt" style:font-size-complex="10pt"/>
    </style:style>
    <style:style style:name="T62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63" style:parent-style-name="Domyślnaczcionkaakapitu" style:family="text">
      <style:text-properties style:font-name="Arial" fo:font-size="10pt" style:font-size-asian="10pt" style:font-size-complex="10pt"/>
    </style:style>
    <style:style style:name="T64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65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66" style:parent-style-name="Domyślnaczcionkaakapitu" style:family="text">
      <style:text-properties style:font-name="Arial" fo:font-size="10pt" style:font-size-asian="10pt" style:font-size-complex="10pt"/>
    </style:style>
    <style:style style:name="T67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68" style:parent-style-name="Domyślnaczcionkaakapitu" style:family="text">
      <style:text-properties style:font-name="Arial" fo:font-size="10pt" style:font-size-asian="10pt" style:font-size-complex="10pt"/>
    </style:style>
    <style:style style:name="P69" style:parent-style-name="Textbody" style:family="paragraph">
      <style:paragraph-properties fo:text-align="justify"/>
    </style:style>
    <style:style style:name="T70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71" style:parent-style-name="Domyślnaczcionkaakapitu" style:family="text">
      <style:text-properties style:font-name="Arial" fo:font-size="10pt" style:font-size-asian="10pt" style:font-size-complex="10pt"/>
    </style:style>
    <style:style style:name="T72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73" style:parent-style-name="Domyślnaczcionkaakapitu" style:family="text">
      <style:text-properties style:font-name="Arial" fo:font-size="10pt" style:font-size-asian="10pt" style:font-size-complex="10pt"/>
    </style:style>
    <style:style style:name="T74" style:parent-style-name="Domyślnaczcionkaakapitu" style:family="text">
      <style:text-properties style:font-name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75" style:parent-style-name="Domyślnaczcionkaakapitu" style:family="text">
      <style:text-properties style:font-name="Arial" fo:font-size="10pt" style:font-size-asian="10pt" style:font-size-complex="10pt"/>
    </style:style>
    <style:style style:name="T76" style:parent-style-name="Domyślnaczcionkaakapitu" style:family="text">
      <style:text-properties style:font-name="Arial" fo:color="#000000" fo:font-size="10pt" style:font-size-asian="10pt" style:font-size-complex="10pt"/>
    </style:style>
    <style:style style:name="T77" style:parent-style-name="Domyślnaczcionkaakapitu" style:family="text">
      <style:text-properties style:font-name="Arial" fo:color="#000000" fo:font-size="10pt" style:font-size-asian="10pt" style:font-size-complex="10pt"/>
    </style:style>
    <style:style style:name="T78" style:parent-style-name="Domyślnaczcionkaakapitu" style:family="text">
      <style:text-properties style:font-name="Arial" fo:color="#000000" fo:font-size="10pt" style:font-size-asian="10pt" style:font-size-complex="10pt"/>
    </style:style>
    <style:style style:name="T79" style:parent-style-name="Domyślnaczcionkaakapitu" style:family="text">
      <style:text-properties style:font-name="Arial" fo:color="#000000" fo:font-size="10pt" style:font-size-asian="10pt" style:font-size-complex="10pt"/>
    </style:style>
    <style:style style:name="T80" style:parent-style-name="StrongEmphasis" style:family="text">
      <style:text-properties style:font-name="Arial" fo:font-weight="normal" style:font-weight-asian="normal" style:font-weight-complex="normal" fo:color="#000000" fo:font-size="10pt" style:font-size-asian="10pt" style:font-size-complex="10pt"/>
    </style:style>
    <style:style style:name="T81" style:parent-style-name="Domyślnaczcionkaakapitu" style:family="text">
      <style:text-properties style:font-name="Arial" fo:font-size="10pt" style:font-size-asian="10pt" style:font-size-complex="10pt"/>
    </style:style>
    <style:style style:name="T82" style:parent-style-name="Domyślnaczcionkaakapitu" style:family="text">
      <style:text-properties style:font-name="Arial" fo:font-size="10pt" style:font-size-asian="10pt" style:font-size-complex="10pt"/>
    </style:style>
    <style:style style:name="P83" style:parent-style-name="Textbody" style:family="paragraph">
      <style:paragraph-properties fo:text-align="justify"/>
    </style:style>
    <style:style style:name="T84" style:parent-style-name="Domyślnaczcionkaakapitu" style:family="text">
      <style:text-properties style:font-name="Arial" fo:font-size="10pt" style:font-size-asian="10pt" style:font-size-complex="10pt"/>
    </style:style>
    <style:style style:name="T85" style:parent-style-name="Domyślnaczcionkaakapitu" style:family="text">
      <style:text-properties style:font-name="Arial" fo:font-size="10pt" style:font-size-asian="10pt" style:font-size-complex="10pt"/>
    </style:style>
    <style:style style:name="T86" style:parent-style-name="Domyślnaczcionkaakapitu" style:family="text">
      <style:text-properties style:font-name="Arial" fo:font-size="10pt" style:font-size-asian="10pt" style:font-size-complex="10pt"/>
    </style:style>
    <style:style style:name="P8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8" style:parent-style-name="Standard" style:family="paragraph">
      <style:paragraph-properties fo:text-align="justify" fo:text-indent="4.1347in"/>
      <style:text-properties style:font-name="Arial" fo:font-weight="bold" style:font-weight-asian="bold" fo:font-size="10pt" style:font-size-asian="10pt" style:font-size-complex="10pt"/>
    </style:style>
    <style:style style:name="P89" style:parent-style-name="Standard" style:family="paragraph">
      <style:paragraph-properties fo:text-align="justify" fo:text-indent="4.1347in"/>
    </style:style>
    <style:style style:name="T90" style:parent-style-name="Domyślnaczcionkaakapitu" style:family="text">
      <style:text-properties style:font-name="Arial" fo:font-weight="bold" style:font-weight-asian="bold" fo:font-size="10pt" style:font-size-asian="10pt" style:font-size-complex="10pt"/>
    </style:style>
    <style:style style:name="T91" style:parent-style-name="Domyślnaczcionkaakapitu" style:family="text">
      <style:text-properties style:font-name="Arial" fo:font-weight="bold" style:font-weight-asian="bold" fo:font-size="10pt" style:font-size-asian="10pt" style:font-size-complex="10pt"/>
    </style:style>
    <style:style style:name="P92" style:parent-style-name="Standard" style:family="paragraph">
      <style:paragraph-properties fo:text-align="justify"/>
      <style:text-properties style:font-name="Arial"/>
    </style:style>
    <style:style style:name="P93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94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95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96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97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98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99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0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1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2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3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4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5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6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7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8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09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0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1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2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3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4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5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6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7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8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19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0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1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2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3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4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5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6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7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8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29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0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1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2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3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4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5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6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7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8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39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40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141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</style:style>
    <style:style style:name="T142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143" style:parent-style-name="Textbodyindent" style:family="paragraph">
      <style:paragraph-properties>
        <style:tab-stops>
          <style:tab-stop style:type="left" style:position="1.3756in"/>
          <style:tab-stop style:type="left" style:position="1.5958in"/>
        </style:tab-stops>
      </style:paragraph-properties>
    </style:style>
    <style:style style:name="T144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T145" style:parent-style-name="Internetlink" style:family="text">
      <style:text-properties style:font-name="Arial" style:font-name-complex="Arial" fo:color="#000000" fo:font-size="8pt" style:font-size-asian="8pt" style:font-size-complex="8pt" style:text-underline-type="none"/>
    </style:style>
    <style:style style:name="T146" style:parent-style-name="Domyślnaczcionkaakapitu" style:family="text">
      <style:text-properties style:font-name="Arial" style:font-name-complex="Arial" fo:font-size="8pt" style:font-size-asian="8pt" style:font-size-complex="8pt"/>
    </style:style>
  </office:automatic-styles>
  <office:body>
    <office:text text:use-soft-page-breaks="true">
      <text:p text:style-name="P1">Pasłęk, dnia 19.12.2025 r.</text:p>
      <text:p text:style-name="P2">Burmistrz Pasłęka</text:p>
      <text:p text:style-name="P3">Pl. św. Wojciecha 5</text:p>
      <text:p text:style-name="P4">14-400 Pasłęk</text:p>
      <text:p text:style-name="Standard"><text:span text:style-name="T5">BGK.6220.</text:span><text:span text:style-name="T6">1</text:span><text:span text:style-name="T7">6</text:span><text:span text:style-name="T8">.2025.AW1</text:span></text:p>
      <text:p text:style-name="P9"/>
      <text:p text:style-name="P10">OBWIESZCZENIE</text:p>
      <text:p text:style-name="P11">BURMISTRZA PASŁĘKA</text:p>
      <text:p text:style-name="P12">z dnia 19.12.2025 r.</text:p>
      <text:p text:style-name="P13">O WSZCZĘCIU POSTĘPOWANIA ADMINISTRACYJNEGO</text:p>
      <text:p text:style-name="P14">W SPRAWIE WYDANIA DECYZJI O ŚRODOWISKOWYCH UWARUNKOWANIACH</text:p>
      <text:p text:style-name="P15"/>
      <text:p text:style-name="P16"><text:span text:style-name="T17">Na podstawie art. 9, art. 10 § 1, art. 49, art. 61 § 1 i § 4 ustawy z dnia 14 czerwca 1960 r. -<text:s/></text:span><text:span text:style-name="T18">Kodeks postępowania administracyjnego</text:span><text:span text:style-name="T19"><text:s/>(t.j. Dz. U. z<text:s/></text:span><text:span text:style-name="T20">2024 r., poz. 572 ze zm.), art. 73 ust. 1, art. 74 ust. 3 i 3a ustawy z dnia 3 października 2008 r.<text:s/></text:span><text:span text:style-name="T21">o udostępnianiu informacji o środowisku</text:span><text:span text:style-name="T22"><text:s/></text:span><text:span text:style-name="T23">i jego ochronie, udziale społeczeństwa w ochronie środowiska oraz o ocenach oddziaływania na środowisko</text:span><text:span text:style-name="T24"><text:s/>(t.j. Dz. U. z 2024 r., poz. 1112 ze zm.),</text:span></text:p>
      <text:p text:style-name="P25">Burmistrz Pasłęka</text:p>
      <text:p text:style-name="P26">zawiadamia strony postępowania,</text:p>
      <text:p text:style-name="P27"><text:span text:style-name="T28">iż na podstawie wniosku BIOFEED sp. z o.o., ul. Jesionowa 28, 82-130 Rajkowy, reprezentowanej przez pełnomocnika – Panią Martynę Kiemczyńską, ul. 30 stycznia 43, 83-110<text:s/></text:span><text:span text:style-name="T29">Tczew,<text:s/></text:span><text:span text:style-name="T30">zostało wszczęte postępowanie administracyjne w sprawie wydania decyzji o środowiskowych uwarunkowaniach</text:span><text:span text:style-name="T31"><text:s/>dla przedsięwzięcia pn.:<text:s/></text:span><text:span text:style-name="T32">„Budowa budynku produkcyjnego z częścią biurowo – laboratoryjną i socjalną, wiatą magazynową, budową portierni i wiaty na odpady stałe wraz z niezbędną infrastrukturą techniczną”</text:span><text:span text:style-name="T33">. Przedsięwzięcie będzie zlokalizowane na terenie działek ewidencyjnych nr: 47/18 i 51/2, obręb Sakówko, gmina Pasłęk.</text:span></text:p>
      <text:p text:style-name="P34"><text:span text:style-name="T35">Zgodnie z § 3 ust. 1 pkt. 1, pkt. 54 lit. B, pkt. 92, pkt. 99 Rozporządzenia Rady Ministrów z dnia 10 września 2019 r. w sprawie przedsięwzięć mogących znacząco oddziaływać na środowisko (Dz. U. z 2019 r., poz. 1839 ze zm.) w/w przedsięwzięcie kwalifikuje się do przedsięwzięć mogących potencjalnie znacząco oddziaływać na środowisko.</text:span></text:p>
      <text:p text:style-name="P36"><text:span text:style-name="T37">Decyzja o środowiskowych uwarunkowaniach będzie niezbędna do uzyskania<text:s/></text:span><text:span text:style-name="T38">p</text:span><text:span text:style-name="T39">ozwoleni</text:span><text:span text:style-name="T40">a</text:span><text:span text:style-name="T41"><text:s/>na budowę.<text:s/></text:span><text:span text:style-name="T42">Dla planowanego przedsięwzięcia obowiązuje miejscowy plan zagospodarowania przestrzennego<text:s/></text:span><text:span text:style-name="T43">zachodniej części Pasłęka (Uchwała Nr XII/110/11 Rady Miejskiej w Pasłęku z dnia 28 listopada 2011r., Dz. Urz. Woj. Warmińsko-Mazurskiego z dnia 7.02.2012 r., poz. 609).</text:span></text:p>
      <text:p text:style-name="P44"><text:span text:style-name="T45">Jednocześnie Burmistrz Pasłęka zawiadamia strony postępowania, iż w związku z<text:s/></text:span><text:span text:style-name="T46">art. 64 ust. 1 pkt 1, 2 i 4 ustawy z dnia 3 października 2008 r.<text:s/></text:span><text:span text:style-name="T47">o udostępnianiu informacji o środowisku</text:span><text:span text:style-name="T48"><text:s/></text:span><text:span text:style-name="T49">i jego ochronie, udziale społeczeństwa w ochronie środowiska oraz o ocenach oddziaływania na środowisko</text:span><text:span text:style-name="T50"><text:s/>(t.j. Dz. U. z 2024 r., poz. 1112 ze zm.)<text:s/></text:span><text:span text:style-name="T51">wystąpił do</text:span><text:span text:style-name="T52"><text:s/>Regionalnego Dyrektora Ochrony Środowiska w Olsztynie, Wydział Spraw Terenowych w Elblągu, Państwowego Gospodarstwa Wodnego Wody Polskie, Zarząd Zlewni w Elblągu oraz Państwowego Powiatowego Inspektora Sanitarnego w Elblągu<text:s/></text:span><text:span text:style-name="T53">o opinię w sprawie potrze</text:span><text:span text:style-name="T54">by przeprowadzenia oceny oddziaływania na środowisko dla planowanego przedsięwzięcia.</text:span></text:p>
      <text:p text:style-name="P55"><text:span text:style-name="T56">Stroną postępowania administracyjnego w przedmiotowej sprawie jest wnioskodawca oraz podmiot, któremu przysługuje prawo rzeczowe do nieruchomości znajdującej się w obszarze, na który będzie oddziaływać przedsięwzięcie w wariancie zaproponowanym przez wnioskodawcę</text:span><text:span text:style-name="T57">, zgodnie z art. 74 ust. 3a pkt 1 ustawy z dnia 3 października 2008 r.<text:s/></text:span><text:span text:style-name="T58">o udostępnianiu informacji o środowisku</text:span><text:span text:style-name="T59"><text:s/></text:span><text:span text:style-name="T60">i jego ochronie, udziale społeczeństwa w ochronie środowiska oraz o ocenach oddziaływania na środowisko</text:span><text:span text:style-name="T61"><text:s/>(t.j. Dz. U. z 2024 r., poz. 1112 ze zm.). Liczba stron przedmiotowego postępowania przekracza 10, w związku z tym, zawiadomienie stron następuje zgodnie z art. 74 ust. 3 ustawy z dnia 3 października 2008 r.<text:s/></text:span><text:span text:style-name="T62">o udostępnianiu informacji o środowisku</text:span><text:span text:style-name="T63"><text:s/></text:span><text:span text:style-name="T64">i jego ochronie, udziale społeczeństwa w ochronie</text:span><text:span text:style-name="T65"><text:s/>środowiska oraz o ocenach oddziaływania na środowisko</text:span><text:span text:style-name="T66"><text:s/>(t.j. Dz. U. z 2024 r., poz. 1112 ze zm.) w formie publicznego obwieszczenia, zgodnie z art. 49 ustawy z dnia 14 czerwca 1960 r. -<text:s/></text:span><text:span text:style-name="T67">Kodeks postępowania administracyjnego</text:span><text:span text:style-name="T68"><text:s/>(t.j. Dz. U. z 2024 r., poz. 572 ze zm.).</text:span></text:p>
      <text:soft-page-break/>
      <text:p text:style-name="P69"><text:span text:style-name="T70">Burmistrz Pasłęka informuje o uprawnieniach wszystkich stron postępowania</text:span><text:span text:style-name="T71"><text:s/>(zgodnie z art. 10 § 1, art. 73 § 1 ustawy z dnia 14 czerwca 1960 r. -<text:s/></text:span><text:span text:style-name="T72">Kodeks postępowania administracyjnego</text:span><text:span text:style-name="T73"><text:s/>(t.j. Dz. U. z 2024 r., poz. 572 ze zm.)) tj.</text:span><text:span text:style-name="T74"> możliwości czynnego udziału w każdym stadium postępowania, zapoznania się z całością dokumentacji zgromadzonej w tej sprawie, a także o możliwości składania uwag i wniosków, które zostaną rozpatrzone przez Burmistrza Pasłęka</text:span><text:span text:style-name="T75">. Wnioski i uwagi można składać osobiście w<text:s/></text:span><text:span text:style-name="T76">Urzędzie Miejskim w Pasłęku (Referat Budownictwa i Gospodarki Komunalnej), ul. Świętego<text:s/></text:span><text:span text:style-name="T77">Wojciecha 5, 14-400 Pasłęk<text:s/></text:span><text:span text:style-name="T78"><text:line-break/></text:span><text:span text:style-name="T79">(pokój nr 12, tel. 55-618-27-60), drogą korespondencyjną lub drogą elektroniczną (n</text:span><text:span text:style-name="T80">azwa skrytki: /UMPASLEK/SkrytkaESP, adres e-doręczeń: AE:PL-17875-48204-GDCIC-24) w terminie 21 dni od dnia ogłoszenia niniejszego zawiadomienia.<text:s/></text:span><text:span text:style-name="T81">Doręczenie uważa się za dokonane po upływie 14 dni od dnia, w którym nastąpiło publiczne<text:s/></text:span><text:span text:style-name="T82">obwieszczenie.<text:s/></text:span></text:p>
      <text:p text:style-name="P83"><text:span text:style-name="T84">Zawiadomienie podano do publicznej wiadomości w dniu 1</text:span><text:span text:style-name="T85">9</text:span><text:span text:style-name="T86">.12.2025r.</text:span></text:p>
      <text:p text:style-name="P87"><text:s text:c="72"/></text:p>
      <text:p text:style-name="P88">ZASTĘPCA BURMISTRZA</text:p>
      <text:p text:style-name="P89"><text:span text:style-name="T90"><text:s text:c="2"/></text:span><text:span text:style-name="T91">mgr Damian Bereżański</text:span></text:p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><text:span text:style-name="T142">___________________________________________________________________________________________________________</text:span></text:p>
      <text:p text:style-name="P143"><text:span text:style-name="T144">Realizując obowiązek informacyjny wynikający z Rozporządzenia (UE) 2016/679 Parlamentu Europejskiego i Rady z dnia 27 kwietnia 2016 r. w sprawie ochrony osób fizycznych w związku z przetwarzaniem danych osobowych i w sprawie swobodnego przepływu takich danych oraz uchylenia dyrektywy 95/46/WE szczegółowe informacje na temat przetwarzania Pani/Pana danych osobowych zamieszczone zostały na stronie<text:s/></text:span><text:span text:style-name="T145">https://bip.paslek.pl/rodo.html</text:span><text:span text:style-name="T146"><text:s/>Prosimy o zapoznanie się z tymi informacjami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horndale, 'Times New Roman'" svg:font-family="Thorndale, 'Times New Roman'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Calibri" style:font-name-asian="Calibri" style:font-name-complex="Calibri" fo:color="#000000" fo:hyphenate="false"/>
    </style:style>
    <style:style style:name="Textbodyindent" style:display-name="Text body indent" style:family="paragraph" style:parent-style-name="Standard">
      <style:paragraph-properties fo:widows="0" fo:orphans="0" fo:text-align="justify"/>
      <style:text-properties style:font-name="Thorndale, 'Times New Roman'" style:font-name-asian="Thorndale, 'Times New Roman'" style:font-name-complex="Thorndale, 'Times New Roman'" fo:color="#000000" fo:font-size="14pt" style:font-size-asian="14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145in" fo:margin-left="0.7875in" fo:margin-bottom="0.74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onika.chomiuk</meta:initial-creator>
    <dc:creator>monika.chomiuk</dc:creator>
    <meta:creation-date>2025-11-27T10:13:00Z</meta:creation-date>
    <dc:date>2025-12-19T07:20:00Z</dc:date>
    <meta:print-date>2025-06-05T13:27:00Z</meta:print-date>
    <meta:template xlink:href="Normal.dotm" xlink:type="simple"/>
    <meta:editing-cycles>14</meta:editing-cycles>
    <meta:editing-duration>PT14940S</meta:editing-duration>
    <meta:document-statistic meta:page-count="2" meta:paragraph-count="11" meta:word-count="788" meta:character-count="5505" meta:row-count="39" meta:non-whitespace-character-count="4728"/>
  </office:meta>
</office:document-meta>
</file>